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Schellingwouderdijk 233 Amsterdam , 16 meter richting noor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Stichting Watermaatschappij Amsterdam</text:p>
            <text:p text:style-name="common-al">Zaaknummer: OD2026-0051964</text:p>
            <text:p text:style-name="common-al">DSO nummer: 2026081300566</text:p>
            <text:p text:style-name="common-al">Ontvangstdatum melding: 13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14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4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4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1964</meta:user-defined>
    <meta:user-defined meta:name="DCTERMS.abstract">01.3565 Schellingwouderdijk</meta:user-defined>
    <dc:language>nl</dc:language>
    <meta:user-defined meta:name="OVERHEIDop.locatietype/OVERHEIDop.gebiedsmarkering">Vlak</meta:user-defined>
    <meta:user-defined meta:name="DC.title">Melding toepassen grond en baggerspecie - Nabij Schellingwouderdijk 233 Amsterdam , 16 meter richting noordoos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49</meta:user-defined>
    <meta:user-defined meta:name="OVERHEIDop.GmbID/DC.identifier">gmb-2026-391149</meta:user-defined>
    <meta:user-defined meta:name="OVERHEIDop.versieInformatie"/>
  </office:meta>
</office:document-meta>
</file>