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Fraijlemaborg 133 1102C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een deel van de gevel t.p.v. Corrie Tenderloohuis 3</text:p>
            <text:p text:style-name="common-al">Besluit: verleend</text:p>
            <text:p text:style-name="common-al">Besluit verzonden op: 14-08-2026</text:p>
            <text:p text:style-name="common-al">Zaakadres: Fraijlemaborg 133 1102CV Amsterdam</text:p>
            <text:p text:style-name="common-al">Zaaknummer: Z2026-023239</text:p>
            <text:p text:style-name="common-al">DSO-nummer: 202605280038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6-023239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14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23239</meta:user-defined>
    <meta:user-defined meta:name="DCTERMS.abstract">vervangen van een deel van de gevel t.p.v. Corrie Tenderloohuis 3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Fraijlemaborg 133 1102CV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48</meta:user-defined>
    <meta:user-defined meta:name="OVERHEIDop.GmbID/DC.identifier">gmb-2026-391148</meta:user-defined>
    <meta:user-defined meta:name="OVERHEIDop.versieInformatie"/>
  </office:meta>
</office:document-meta>
</file>