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Fraamweg 9, 9991TE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msdelta een aanvraag ontvangen voor het wijzigen van de bedrijfssituatie van een gemengde veehouderij op de locatie Fraamweg 9, 9991TE Middelst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11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4117</meta:user-defined>
    <meta:user-defined meta:name="DCTERMS.abstract">13 augustus 2026 voor het wijzigen van de bedrijfssituatie van een gemengde veehouderij op de locatie Fraamweg 9, 9991TE Middelstum.</meta:user-defined>
    <dc:language>nl</dc:language>
    <meta:user-defined meta:name="OVERHEIDop.locatietype/OVERHEIDop.gebiedsmarkering">Punt</meta:user-defined>
    <meta:user-defined meta:name="DC.title">Kennisgeving ontvangst aanvraag omgevingsvergunning Fraamweg 9, 9991TE Middelst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143</meta:user-defined>
    <meta:user-defined meta:name="OVERHEIDop.GmbID/DC.identifier">gmb-2026-391143</meta:user-defined>
    <meta:user-defined meta:name="OVERHEIDop.versieInformatie"/>
  </office:meta>
</office:document-meta>
</file>