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Hobbemakade 30B 1071XK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Besluit: verleend</text:p>
            <text:p text:style-name="common-al">Besluit verzonden op: 17-08-2026</text:p>
            <text:p text:style-name="common-al">Zaakadres: Hobbemakade 30B 1071XK Amsterdam</text:p>
            <text:p text:style-name="common-al">Zaaknummer: Z2026-034237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administratie.sdz@amsterdam.nl?Subject=Dossiernummer Z2026-034237" xlink:type="simple">vth.administratie.sdz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7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113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3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3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4237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Hobbemakade 30B 1071XK Amster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138</meta:user-defined>
    <meta:user-defined meta:name="OVERHEIDop.GmbID/DC.identifier">gmb-2026-391138</meta:user-defined>
    <meta:user-defined meta:name="OVERHEIDop.versieInformatie"/>
  </office:meta>
</office:document-meta>
</file>