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Rembrandtweg 32 Amstelveen , 13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 Amstelveen</text:p>
            <text:p text:style-name="common-al">Zaaknummer: OD2026-0051936</text:p>
            <text:p text:style-name="common-al">DSO nummer: 2026081300380</text:p>
            <text:p text:style-name="common-al">Ontvangstdatum melding: 13-08-2026</text:p>
            <text:p text:style-name="common-al">Namens: Gemeente Amstelveen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11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l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936</meta:user-defined>
    <meta:user-defined meta:name="DCTERMS.abstract">40.983 Herinrichting Rembrandtweg en Stadsplein: afvalcontainers 1 (Nabij Rembrandtweg 32, Amstelveen)</meta:user-defined>
    <dc:language>nl</dc:language>
    <meta:user-defined meta:name="OVERHEIDop.locatietype/OVERHEIDop.gebiedsmarkering">Vlak</meta:user-defined>
    <meta:user-defined meta:name="DC.title">Melding toepassen grond en baggerspecie - Nabij Rembrandtweg 32 Amstelveen , 13 meter richting oo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31</meta:user-defined>
    <meta:user-defined meta:name="OVERHEIDop.GmbID/DC.identifier">gmb-2026-391131</meta:user-defined>
    <meta:user-defined meta:name="OVERHEIDop.versieInformatie"/>
  </office:meta>
</office:document-meta>
</file>