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vraag ingetrokken Stadionkade 24-2 1077V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dakterras op de vierde verdieping</text:p>
            <text:p text:style-name="common-al">Besluit: aanvraag ingetrokken</text:p>
            <text:p text:style-name="common-al">Ingetrokken op: 17-08-2026</text:p>
            <text:p text:style-name="common-al">Zaakadres: Stadionkade 24-2 1077VM Amsterdam</text:p>
            <text:p text:style-name="common-al">Zaaknummer: Z2026-027153</text:p>
            <text:p text:style-name="common-al">DSO-nummer: 2026062100078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11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1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153</meta:user-defined>
    <meta:user-defined meta:name="DCTERMS.abstract">het realiseren van een dakterras op de vierd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omgevingsvergunning aanvraag ingetrokken Stadionkade 24-2 1077VM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19</meta:user-defined>
    <meta:user-defined meta:name="OVERHEIDop.GmbID/DC.identifier">gmb-2026-391119</meta:user-defined>
    <meta:user-defined meta:name="OVERHEIDop.versieInformatie"/>
  </office:meta>
</office:document-meta>
</file>