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winput , Lintveldseweg 15-T01,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een aanvraag ontvangen voor het plaatsen winput op locatie Lintveldseweg 15-T01, Eibergen. De aanvraag is geregistreerd onder zaaknummer Z2026-00001476. De aanvraag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11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76</meta:user-defined>
    <meta:user-defined meta:name="DCTERMS.abstract">Betreft: Aanvraag op locatie Lintveldseweg 15-T01, Eibergen</meta:user-defined>
    <dc:language>nl</dc:language>
    <meta:user-defined meta:name="OVERHEIDop.locatietype/OVERHEIDop.gebiedsmarkering">Vlak</meta:user-defined>
    <meta:user-defined meta:name="DC.title">Aanvraag vergunning voor plaatsen winput , Lintveldseweg 15-T01, Eiber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16</meta:user-defined>
    <meta:user-defined meta:name="OVERHEIDop.GmbID/DC.identifier">gmb-2026-391116</meta:user-defined>
    <meta:user-defined meta:name="OVERHEIDop.versieInformatie"/>
  </office:meta>
</office:document-meta>
</file>