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WERP-VERGUNNING Alcoholwet (voor een paracommerciële inrichting), gelegen aan de Hoofdstraat 16 in Oost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met ingang van 19 augustus 2026 ter inzage ligt: </text:p>
            <text:p text:style-name="common-al"/>
            <text:p text:style-name="common-al">Een ontwerpbeschikking op een aanvraag van Stichting Dorpshuis Oostwold om een vergunning, op grond van artikel 3 van de Alcoholwet, ten behoeve van de inrichting aan de Hoofdstraat 16 in Oostwold. </text:p>
            <text:p text:style-name="common-al"/>
            <text:p text:style-name="common-al">Het betreft een beschikking voor een paracommerciële instelling als genoemd in artikel 4 van de Alcoholwet. Op de voorbereiding van de beslissing tot verlening van een vergunning, op grond van artikel 3 van de Alcoholwet, voor het horecabedrijf aan een rechtspersoon, als bedoeld in artikel 4 van de Alcoholwet, is afdeling 3.4 van de Algemene wet bestuursrecht (Uniforme openbare voorbereidingsprocedure) van toepassing. </text:p>
            <text:p text:style-name="common-al"/>
            <text:p text:style-name="common-al">Dit betekent dat de stukken (ontwerpbeschikking en de daarop betrekking hebbende bescheiden) zes weken ter inzage liggen bij de receptie op het gemeentehuis van de gemeente Oldambt. U kunt hiervoor een afspraak maken via het telefoonnummer 0597 482 000 of via het e-mailadres <text:a xlink:href="mailto:info@gemeente-oldambt.nl" xlink:type="simple">info@gemeente-oldambt.nl</text:a>. </text:p>
            <text:p text:style-name="common-al"/>
            <text:p text:style-name="common-al">Gedurende de periode waarin de ontwerpvergunning ter inzage ligt kunt u een zienswijze naar voren brengen. Dit kan mondeling, schriftelijk of digitaal. Schriftelijke zienswijzen kunnen worden gezonden aan: Schriftelijke zienswijzen kunnen worden gericht aan:</text:p>
            <text:p text:style-name="common-al"/>
            <text:p text:style-name="common-al">Burgemeester van de gemeente Oldambt Postbus 175 9670 AD Winschoten</text:p>
            <text:p text:style-name="common-al">of digitaal naar het e-mailadres, <text:a xlink:href="mailto:info@gemeente-oldambt.nl" xlink:type="simple">info@gemeente-oldambt.nl</text:a>.</text:p>
            <text:p text:style-name="common-al"/>
            <text:p text:style-name="last-al">Winschoten, 1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1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Oldambt, ONTWERP-VERGUNNING Alcoholwet (voor een paracommerciële inrichting), gelegen aan de Hoofdstraat 16 in Oostwol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12</meta:user-defined>
    <meta:user-defined meta:name="OVERHEIDop.GmbID/DC.identifier">gmb-2026-391112</meta:user-defined>
    <meta:user-defined meta:name="OVERHEIDop.versieInformatie"/>
  </office:meta>
</office:document-meta>
</file>