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breiden van een horecagelegenheid en een gevelwijziging op de locatie Pieter Calandlaan 38 in Amsterdam </text:p>
            <text:p text:style-name="common-al">Zaakadres:</text:p>
            <text:p text:style-name="common-al">Datum ontvangst: 17-07-2026</text:p>
            <text:p text:style-name="common-al">Zaaknummer: Z2026-031733</text:p>
            <text:p text:style-name="common-al">DSO-nummer: 202607170016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110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0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10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733</meta:user-defined>
    <meta:user-defined meta:name="DCTERMS.abstract">Uitbreiden van een horecagelegenheid en een gevelwijziging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109</meta:user-defined>
    <meta:user-defined meta:name="OVERHEIDop.GmbID/DC.identifier">gmb-2026-391109</meta:user-defined>
    <meta:user-defined meta:name="OVERHEIDop.versieInformatie"/>
  </office:meta>
</office:document-meta>
</file>