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De Boelelaan 1091 Amsterdam , 13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Reimert Bouw en Infrastructuur B.V.</text:p>
            <text:p text:style-name="common-al">Zaaknummer: OD2026-0051853</text:p>
            <text:p text:style-name="common-al">DSO nummer: 2026081300071</text:p>
            <text:p text:style-name="common-al">Ontvangstdatum melding: 13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10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853</meta:user-defined>
    <meta:user-defined meta:name="DCTERMS.abstract">Toepassen grond - BelleVue (Nabij De Boelelaan 1091, Amterdam)</meta:user-defined>
    <dc:language>nl</dc:language>
    <meta:user-defined meta:name="OVERHEIDop.locatietype/OVERHEIDop.gebiedsmarkering">Vlak</meta:user-defined>
    <meta:user-defined meta:name="DC.title">Melding toepassen grond en baggerspecie - Nabij De Boelelaan 1091 Amsterdam , 13 meter richting oo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08</meta:user-defined>
    <meta:user-defined meta:name="OVERHEIDop.GmbID/DC.identifier">gmb-2026-391108</meta:user-defined>
    <meta:user-defined meta:name="OVERHEIDop.versieInformatie"/>
  </office:meta>
</office:document-meta>
</file>