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Popkensburg 16, 2181LD Hillegom, Z2026-000024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17 augustus 2026</text:p>
            <text:p text:style-name="common-al">Einddatum tot en met: 31 augustus 2026</text:p>
            <text:p text:style-name="common-al">
            <text:span text:style-name="nadrukcur">Datum besluit: </text:span>17 augustus 2026</text:p>
            <text:p text:style-name="common-al">
            <text:span text:style-name="nadrukcur">Uiterlijke reactiedatum: </text:span>28 september 2026</text:p>
            <text:p text:style-name="common-al">Kenmerk besluit: Z2026-00002413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Hillegom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Hillegom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11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legom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13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, Popkensburg 16, 2181LD Hillegom, Z2026-0000241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04</meta:user-defined>
    <meta:user-defined meta:name="OVERHEIDop.GmbID/DC.identifier">gmb-2026-391104</meta:user-defined>
    <meta:user-defined meta:name="OVERHEIDop.versieInformatie"/>
  </office:meta>
</office:document-meta>
</file>