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De Boelelaan 1091 1081H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Reimert Bouw en Infrastructuur B.V.</text:p>
            <text:p text:style-name="common-al">Zaaknummer: OD2026-0051795</text:p>
            <text:p text:style-name="common-al">DSO nummer: 2026081201066</text:p>
            <text:p text:style-name="common-al">Ontvangstdatum melding: 12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795</meta:user-defined>
    <meta:user-defined meta:name="DCTERMS.abstract">Toepassen Zand - VU (Nabij Boelelaan 1091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De Boelelaan 1091 1081HV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95</meta:user-defined>
    <meta:user-defined meta:name="OVERHEIDop.GmbID/DC.identifier">gmb-2026-391095</meta:user-defined>
    <meta:user-defined meta:name="OVERHEIDop.versieInformatie"/>
  </office:meta>
</office:document-meta>
</file>