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eernhof 106 Amsterdam , 46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SP Groep B.V.</text:p>
            <text:p text:style-name="common-al">Zaaknummer: OD2026-0051776</text:p>
            <text:p text:style-name="common-al">DSO nummer: 2026081200955</text:p>
            <text:p text:style-name="common-al">Ontvangstdatum melding: 12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8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776</meta:user-defined>
    <meta:user-defined meta:name="DCTERMS.abstract">Cruyff Court Holendrecht (Nabij Meernhof 106, Amsterdam)</meta:user-defined>
    <dc:language>nl</dc:language>
    <meta:user-defined meta:name="OVERHEIDop.locatietype/OVERHEIDop.gebiedsmarkering">Vlak</meta:user-defined>
    <meta:user-defined meta:name="DC.title">Melding toepassen grond en baggerspecie - Nabij Meernhof 106 Amsterdam , 46 meter richting zuid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88</meta:user-defined>
    <meta:user-defined meta:name="OVERHEIDop.GmbID/DC.identifier">gmb-2026-391088</meta:user-defined>
    <meta:user-defined meta:name="OVERHEIDop.versieInformatie"/>
  </office:meta>
</office:document-meta>
</file>