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aanvraag omgevingsvergunning, Koningsplein 4 5721GJ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voor een omgevingsvergunning met kenmerk 2026072500011 is ingediend op onderstaande datum:</text:p>
            <text:p text:style-name="common-al">het vervangen van glas en voordeur, 25-07-2026</text:p>
            <text:p text:style-name="common-al">Het betreft hier uitsluitend een kennisgeving van de ontvangst van een aanvraag. Het indienen van een zienswijze of bezwaarschrift dan wel het instellen van beroep is (nog) niet mogelijk.</text:p>
            <text:p text:style-name="common-al">In de bekendmaking van de verlening van de vergunning dan wel de terinzagelegging van de ontwerpvergunning zal tezijnertijd worden aangegeven op welke wijze tegen het (ontwerp)besluit kan worden geageerd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108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94371</meta:user-defined>
    <meta:user-defined meta:name="DCTERMS.abstract">het vervangen van glas en voord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sten - aanvraag omgevingsvergunning, Koningsplein 4 5721GJ A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87</meta:user-defined>
    <meta:user-defined meta:name="OVERHEIDop.GmbID/DC.identifier">gmb-2026-391087</meta:user-defined>
    <meta:user-defined meta:name="OVERHEIDop.versieInformatie"/>
  </office:meta>
</office:document-meta>
</file>