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aanbrengen dakopbouw op voor en achtergevel dakvlak, Händelstraat 4 2324JL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3999672</text:p>
            <text:p text:style-name="common-al">
            <text:span text:style-name="nadrukvet">Ingekomen:</text:span> 08-06-2026</text:p>
            <text:p text:style-name="common-al">
            <text:span text:style-name="nadrukvet">Datum besluit:</text:span> 13-08-2026</text:p>
            <text:p text:style-name="common-al">
            <text:span text:style-name="nadrukvet">Locatie:</text:span> Händelstraat 4 2324JL Leiden</text:p>
            <text:p text:style-name="common-al">
            <text:span text:style-name="nadrukvet">Projectomschrijving:</text:span> aanbrengen dakopbouw op voor en achtergevel dakvlak</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99672</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9108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8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8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99672</meta:user-defined>
    <meta:user-defined meta:name="DCTERMS.abstract">aanbrengen dakopbouw op voor en achtergevel dakvlak</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aanbrengen dakopbouw op voor en achtergevel dakvlak, Händelstraat 4 2324JL Leiden</meta:user-defined>
    <meta:user-defined meta:name="DCTERMS.W3CDTF/DCTERMS.available">2026-08-27</meta:user-defined>
    <meta:user-defined meta:name="DCTERMS.W3CDTF/OVERHEIDop.jaargang">2026</meta:user-defined>
    <meta:user-defined meta:name="OVERHEIDop.externeBijlage">LEIDEN_202608_GFO_ZAKEN_834009_Samenvatting 000...|exb-2026-29212</meta:user-defined>
    <meta:user-defined meta:name="OVERHEIDop.publicationIssue">391085</meta:user-defined>
    <meta:user-defined meta:name="OVERHEIDop.GmbID/DC.identifier">gmb-2026-391085</meta:user-defined>
    <meta:user-defined meta:name="OVERHEIDop.versieInformatie"/>
  </office:meta>
</office:document-meta>
</file>