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opslaan grond en baggerspecie - Nabij Reigerstraat 24 Badhoevedorp , 24 meter richting zui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opslaan grond en baggerspecie</text:p>
            <text:p text:style-name="common-al">Aanvrager: Van Baarsen Buisleidingen B.V.</text:p>
            <text:p text:style-name="common-al">Zaaknummer: OD2026-0051408</text:p>
            <text:p text:style-name="common-al">DSO nummer: 2026081100640</text:p>
            <text:p text:style-name="common-al">Ontvangstdatum melding: 11-08-2026</text:p>
            <text:p text:style-name="common-al">Namens: Gemeente Haarlemmermeer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9108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8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8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1408</meta:user-defined>
    <meta:user-defined meta:name="DCTERMS.abstract">26146 Havikstraat te Badhoevedorp 1</meta:user-defined>
    <dc:language>nl</dc:language>
    <meta:user-defined meta:name="OVERHEIDop.locatietype/OVERHEIDop.gebiedsmarkering">Vlak</meta:user-defined>
    <meta:user-defined meta:name="DC.title">Melding opslaan grond en baggerspecie - Nabij Reigerstraat 24 Badhoevedorp , 24 meter richting zuidoost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081</meta:user-defined>
    <meta:user-defined meta:name="OVERHEIDop.GmbID/DC.identifier">gmb-2026-391081</meta:user-defined>
    <meta:user-defined meta:name="OVERHEIDop.versieInformatie"/>
  </office:meta>
</office:document-meta>
</file>