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breden van het raam aan Vogelwikke 51 5531KA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een aanvraag voor een omgevingsvergunning ontvangen. De vergunning is aangevraagd voor het verbreden van het raam aan Vogelwikke 51 5531KA Bladel. Het kenmerk van de gemeente voor deze zaak is ZBLA2026-001356.</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4-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108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356</meta:user-defined>
    <meta:user-defined meta:name="DCTERMS.abstract">verbreden van het raam</meta:user-defined>
    <dc:language>nl</dc:language>
    <meta:user-defined meta:name="OVERHEIDop.locatietype/OVERHEIDop.gebiedsmarkering">Vlak</meta:user-defined>
    <meta:user-defined meta:name="DC.title">Aanvraag vergunning voor het verbreden van het raam aan Vogelwikke 51 5531KA Bladel</meta:user-defined>
    <meta:user-defined meta:name="DCTERMS.W3CDTF/DCTERMS.available">2026-08-19</meta:user-defined>
    <meta:user-defined meta:name="DCTERMS.W3CDTF/OVERHEIDop.jaargang">2026</meta:user-defined>
    <meta:user-defined meta:name="OVERHEIDop.publicationIssue">391080</meta:user-defined>
    <meta:user-defined meta:name="OVERHEIDop.GmbID/DC.identifier">gmb-2026-391080</meta:user-defined>
    <meta:user-defined meta:name="OVERHEIDop.versieInformatie"/>
  </office:meta>
</office:document-meta>
</file>