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Kruisweg 873 Hoofddorp , 47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AW Infrabouw B.V.</text:p>
            <text:p text:style-name="common-al">Zaaknummer: OD2026-0051364</text:p>
            <text:p text:style-name="common-al">DSO nummer: 2026081100405</text:p>
            <text:p text:style-name="common-al">Ontvangstdatum melding: 11-08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107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7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07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364</meta:user-defined>
    <meta:user-defined meta:name="DCTERMS.abstract">Verwijderen vloeren en funderingen Kruisweg-Boslaan, Hoofddorp 1</meta:user-defined>
    <dc:language>nl</dc:language>
    <meta:user-defined meta:name="OVERHEIDop.locatietype/OVERHEIDop.gebiedsmarkering">Vlak</meta:user-defined>
    <meta:user-defined meta:name="DC.title">Melding toepassen grond en baggerspecie - Nabij Kruisweg 873 Hoofddorp , 47 meter richting zuidwest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075</meta:user-defined>
    <meta:user-defined meta:name="OVERHEIDop.GmbID/DC.identifier">gmb-2026-391075</meta:user-defined>
    <meta:user-defined meta:name="OVERHEIDop.versieInformatie"/>
  </office:meta>
</office:document-meta>
</file>