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ruisbeklaan 48, 2566 C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Kruisbeklaan 48 door het renoveren van de zolder, het isoleren van de vloeren en dak aan de buitenzijde, het plaatsen van een airco-unit en zonnepanelen</text:p>
            <text:p text:style-name="common-al"/>
            <text:p text:style-name="common-al">Ons kenmerk: VTH2026-6685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ruisbeklaan 48, 2566 C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0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53</meta:user-defined>
    <meta:user-defined meta:name="DCTERMS.abstract">het veranderen van het pand Kruisbeklaan 48 door het renoveren van de zolder, het isoleren van de vloeren en dak aan de buitenzijde, het plaatsen van een airco-unit en zonnepanelen</meta:user-defined>
    <dc:language>nl</dc:language>
    <meta:user-defined meta:name="OVERHEIDop.locatietype/OVERHEIDop.gebiedsmarkering">Punt</meta:user-defined>
    <meta:user-defined meta:name="DC.title">Omgevingsvergunning - Aangevraagd, Kruisbeklaan 48, 2566 CS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69</meta:user-defined>
    <meta:user-defined meta:name="OVERHEIDop.GmbID/DC.identifier">gmb-2026-391069</meta:user-defined>
    <meta:user-defined meta:name="OVERHEIDop.versieInformatie"/>
  </office:meta>
</office:document-meta>
</file>