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Bennebroekerdijk 162 Zwaanshoek , 43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oilution B.V.</text:p>
            <text:p text:style-name="common-al">Zaaknummer: OD2026-0048081</text:p>
            <text:p text:style-name="common-al">DSO nummer: 2026072400231</text:p>
            <text:p text:style-name="common-al">Ontvangstdatum melding: 24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10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081</meta:user-defined>
    <meta:user-defined meta:name="DCTERMS.abstract">Melding MBA Graven &gt;I incl. afvoer - Bennebroekerdijk Zwaanshoek</meta:user-defined>
    <dc:language>nl</dc:language>
    <meta:user-defined meta:name="OVERHEIDop.locatietype/OVERHEIDop.gebiedsmarkering">Vlak</meta:user-defined>
    <meta:user-defined meta:name="DC.title">Melding graven bodem - Nabij Bennebroekerdijk 162 Zwaanshoek , 43 meter richting noord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58</meta:user-defined>
    <meta:user-defined meta:name="OVERHEIDop.GmbID/DC.identifier">gmb-2026-391058</meta:user-defined>
    <meta:user-defined meta:name="OVERHEIDop.versieInformatie"/>
  </office:meta>
</office:document-meta>
</file>