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776, het realiseren van een zorgkamer Keeriet 22 te Bornerbroe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4-08-2026 10:56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10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776</meta:user-defined>
    <meta:user-defined meta:name="DCTERMS.abstract">het realiseren van een zorgkamer Keeriet 22 te Bornerbro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6776, het realiseren van een zorgkamer Keeriet 22 te Bornerbroek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57</meta:user-defined>
    <meta:user-defined meta:name="OVERHEIDop.GmbID/DC.identifier">gmb-2026-391057</meta:user-defined>
    <meta:user-defined meta:name="OVERHEIDop.versieInformatie"/>
  </office:meta>
</office:document-meta>
</file>