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lassen van metalen op de locatie Pottenveld 4 b te Opheusden zaaknummer ODR2604975</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melding ontvangen. De melding is gedaan voor het lassen van metalen op de locatie Pottenveld 4 b te Opheusd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10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lassen van metalen op de locatie Pottenveld 4 b te Opheusden zaaknummer ODR2604975</meta:user-defined>
    <meta:user-defined meta:name="DCTERMS.W3CDTF/DCTERMS.available">2026-08-19</meta:user-defined>
    <meta:user-defined meta:name="DCTERMS.W3CDTF/OVERHEIDop.jaargang">2026</meta:user-defined>
    <meta:user-defined meta:name="OVERHEIDop.publicationIssue">391054</meta:user-defined>
    <meta:user-defined meta:name="OVERHEIDop.GmbID/DC.identifier">gmb-2026-391054</meta:user-defined>
    <meta:user-defined meta:name="OVERHEIDop.versieInformatie"/>
  </office:meta>
</office:document-meta>
</file>