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Saxenburgerdwarsstraat 7 Amsterdam , 7 meter richting noordwe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QTERRA B.V.</text:p>
            <text:p text:style-name="common-al">Zaaknummer: OD2026-0050615</text:p>
            <text:p text:style-name="common-al">DSO nummer: 2026080600883</text:p>
            <text:p text:style-name="common-al">Ontvangstdatum melding: 06-08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105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05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05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50615</meta:user-defined>
    <meta:user-defined meta:name="DCTERMS.abstract">261023147-V2 Saxenburgerstraat-Saxenburgerdwarsstraat-Rijtuigenhof-Reyer Anslostraat Amsterdam</meta:user-defined>
    <dc:language>nl</dc:language>
    <meta:user-defined meta:name="OVERHEIDop.locatietype/OVERHEIDop.gebiedsmarkering">Vlak</meta:user-defined>
    <meta:user-defined meta:name="DC.title">Melding graven bodem - Nabij Saxenburgerdwarsstraat 7 Amsterdam , 7 meter richting noordwest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053</meta:user-defined>
    <meta:user-defined meta:name="OVERHEIDop.GmbID/DC.identifier">gmb-2026-391053</meta:user-defined>
    <meta:user-defined meta:name="OVERHEIDop.versieInformatie"/>
  </office:meta>
</office:document-meta>
</file>