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bouwen van een vrijstaande woning, Kamille 22,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bouwen van een vrijstaande woning aan de Kamille 22, Meppel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14-08-2026. We nemen over de aanvraag waarschijnlijk voor 09-10-2026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9104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63538</meta:user-defined>
    <dc:language>nl</dc:language>
    <meta:user-defined meta:name="OVERHEIDop.locatietype/OVERHEIDop.gebiedsmarkering">Punt</meta:user-defined>
    <meta:user-defined meta:name="DC.title">Aanvraag omgevingsvergunning regulier, het bouwen van een vrijstaande woning, Kamille 22, Mepp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44</meta:user-defined>
    <meta:user-defined meta:name="OVERHEIDop.GmbID/DC.identifier">gmb-2026-391044</meta:user-defined>
    <meta:user-defined meta:name="OVERHEIDop.versieInformatie"/>
  </office:meta>
</office:document-meta>
</file>