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samenvoegen van de woningen Stekkenberg 20a met Stekkenberg 20 op de locatie Stekkenberg 20a te Groesbeek zaaknummer Z26AB.07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4 augustus 2026 </text:p>
            <text:p text:style-name="common-al">
            <text:span text:style-name="nadrukvet">DSO-kenmerk:</text:span> 2026081401070</text:p>
            <text:p text:style-name="common-al">
            <text:span text:style-name="nadrukvet">Voor:</text:span> het samenvoegen van de woningen Stekkenberg 20a met Stekkenberg 20 </text:p>
            <text:p text:style-name="common-al">
            <text:span text:style-name="nadrukvet">Locatie:</text:span> Stekkenberg 20a te Groesbeek </text:p>
            <text:p text:style-name="common-al">
            <text:span text:style-name="nadrukvet">Ons zaaknummer:</text:span> Z26AB.074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10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samenvoegen van de woningen Stekkenberg 20a met Stekkenberg 20 op de locatie Stekkenberg 20a te Groesbeek zaaknummer Z26AB.074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1012</meta:user-defined>
    <meta:user-defined meta:name="OVERHEIDop.GmbID/DC.identifier">gmb-2026-391012</meta:user-defined>
    <meta:user-defined meta:name="OVERHEIDop.versieInformatie"/>
  </office:meta>
</office:document-meta>
</file>