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plaatsen van een dakkapel op de voorzijde van de woning Fien de la Marstraat 16, 3207 VG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plaatsen van een dakkapel op de voorzijde van de woning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Fien de la Marstraat 16  </text:p>
            <text:p text:style-name="common-al">3207 VG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24938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15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099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24938</meta:user-defined>
    <meta:user-defined meta:name="DCTERMS.abstract">Het plaatsen van een dakkapel op de voorzijde van de woning</meta:user-defined>
    <dc:language>nl</dc:language>
    <meta:user-defined meta:name="OVERHEIDop.locatietype/OVERHEIDop.gebiedsmarkering">Punt</meta:user-defined>
    <meta:user-defined meta:name="DC.title">Gemeente Nissewaard - Aanvraag omgevingsvergunning het plaatsen van een dakkapel op de voorzijde van de woning Fien de la Marstraat 16, 3207 VG Spijkeniss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94</meta:user-defined>
    <meta:user-defined meta:name="OVERHEIDop.GmbID/DC.identifier">gmb-2026-390994</meta:user-defined>
    <meta:user-defined meta:name="OVERHEIDop.versieInformatie"/>
  </office:meta>
</office:document-meta>
</file>