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oopzondag Springkussenfestival, Markt perceel O 2156 Weert, Nieuwe Markt perceel O 2552 Weert, Oelemarkt perceel O 1925 Weert, Langstraat, Stationstraat, Maasstraat, van Berlostraat, Muntpromenade, Muntpassage en Hoogstr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Koopzondag Springkussenfestival op locatie Markt perceel O 2156 Weert, Nieuwe Markt perceel O 2552 Weert, Oelemarkt perceel O 1925 Weert, Langstraat, Stationstraat, Maasstraat, van Berlostraat, Muntpromenade, Muntpassage en Hoogstraat .</text:p>
            <text:p text:style-name="common-al">Het evenement 30-08-2026 Koopzondag Springkussenfestival, Markt perceel O 2156 Weert, Nieuwe Markt perceel O 2552 Weert, Oelemarkt perceel O 1925 Weert, Langstraat, Stationstraat, Maasstraat, van Berlostraat, Muntpromenade, Muntpassage en Hoogstraat , vindt plaats op <text:span text:style-name="nadrukvet"><text:span text:style-name="nadrukcur">30 augustus 2026</text:span></text:span> van <text:span text:style-name="nadrukvet"><text:span text:style-name="nadrukcur">13;00</text:span></text:span> uur tot en met <text:span text:style-name="nadrukvet"><text:span text:style-name="nadrukcur">17;00 </text:span></text:span>uur. De evenementenvergunning is geregistreerd onder zaaknummer Z2026-00001558. Het besluit is op 16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09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558</meta:user-defined>
    <meta:user-defined meta:name="DCTERMS.abstract">Betreft:  Besluit op locatie Markt perceel O 2156 Weert, Nieuwe Markt perceel O 2552 Weert, Oelemarkt perceel O 1925 Weert, Langstraat, Stationstraat, Maasstraat, van Berlostraat, Muntpromenade, Muntpassage en Hoogstraat </meta:user-defined>
    <dc:language>nl</dc:language>
    <meta:user-defined meta:name="OVERHEIDop.locatietype/OVERHEIDop.gebiedsmarkering">Vlak</meta:user-defined>
    <meta:user-defined meta:name="DC.title">Toestemming voor het Koopzondag Springkussenfestival, Markt perceel O 2156 Weert, Nieuwe Markt perceel O 2552 Weert, Oelemarkt perceel O 1925 Weert, Langstraat, Stationstraat, Maasstraat, van Berlostraat, Muntpromenade, Muntpassage en Hoogstraa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92</meta:user-defined>
    <meta:user-defined meta:name="OVERHEIDop.GmbID/DC.identifier">gmb-2026-390992</meta:user-defined>
    <meta:user-defined meta:name="OVERHEIDop.versieInformatie"/>
  </office:meta>
</office:document-meta>
</file>