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Bantopa, Nieuwe Markt te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Weert maakt bekend dat de evenementenvergunning is verleend voor het Bantopa op locatie Nieuwe Markt perceel O 2552 Weert.</text:p>
            <text:p text:style-name="common-al">Het evenement Bantopa, Nieuwe Markt perceel O 2552 Weert, vindt plaats op <text:span text:style-name="nadrukvet"><text:span text:style-name="nadrukcur">23 augustus 2026 </text:span></text:span>van <text:span text:style-name="nadrukvet"><text:span text:style-name="nadrukcur">13:00</text:span></text:span> uur tot en met <text:span text:style-name="nadrukvet"><text:span text:style-name="nadrukcur">23:00 </text:span></text:span>uur. De evenementenvergunning is geregistreerd onder zaaknummer Z2026-00000691. Het besluit is op 12 augustus 2026 genomen en bekend gemaakt (verzonden) aan de aanvrager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de burgemeester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last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9099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691</meta:user-defined>
    <meta:user-defined meta:name="DCTERMS.abstract">Betreft:  Besluit op locatie Nieuwe Markt perceel O 2552 Weert</meta:user-defined>
    <dc:language>nl</dc:language>
    <meta:user-defined meta:name="OVERHEIDop.locatietype/OVERHEIDop.gebiedsmarkering">Punt</meta:user-defined>
    <meta:user-defined meta:name="DC.title">Toestemming voor Bantopa, Nieuwe Markt te Wee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91</meta:user-defined>
    <meta:user-defined meta:name="OVERHEIDop.GmbID/DC.identifier">gmb-2026-390991</meta:user-defined>
    <meta:user-defined meta:name="OVERHEIDop.versieInformatie"/>
  </office:meta>
</office:document-meta>
</file>