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evenementenvergunning - NEC play-offs Koningsplein 19 augustus 2026 - Koningstraat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18-08-2026</text:p>
            <text:p text:style-name="common-al">
            <text:span text:style-name="nadrukvet">Omschrijving: </text:span>Evenementenvergunning (Koningstraat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102126</text:p>
            <text:p text:style-name="common-al">
            <text:span text:style-name="nadrukvet">Product: </text:span>Evenementenvergunning</text:p>
            <text:p text:style-name="common-al">
            <text:span text:style-name="nadrukvet">Ontvangst: </text:span>13-08-2026</text:p>
            <text:p text:style-name="common-al">
            <text:span text:style-name="nadrukvet">Definitieve beschikking verzonden: </text:span>14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25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14 augustus 2026 tot en met 25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102126/4fd4abc0-b22f-4c16-a41d-bca435ce5c3d.pdf" xlink:type="simple">https://besluitenapv.nijmegen.nl/ZD2600102126/4fd4abc0-b22f-4c16-a41d-bca435ce5c3d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098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8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8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evenementenvergunning - NEC play-offs Koningsplein 19 augustus 2026 - Koningstraat te Nijmeg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81</meta:user-defined>
    <meta:user-defined meta:name="OVERHEIDop.GmbID/DC.identifier">gmb-2026-390981</meta:user-defined>
    <meta:user-defined meta:name="OVERHEIDop.versieInformatie"/>
  </office:meta>
</office:document-meta>
</file>