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Fanzone Bodø Glimt op 19 augustus 2026 - Mariënburg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Mariënburg 67 6511 PS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929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929/3effc6be-8b3e-410f-ba50-8049b58b2123.pdf" xlink:type="simple">https://besluitenapv.nijmegen.nl/ZD2600101929/3effc6be-8b3e-410f-ba50-8049b58b2123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98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Fanzone Bodø Glimt op 19 augustus 2026 - Mariënburg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0</meta:user-defined>
    <meta:user-defined meta:name="OVERHEIDop.GmbID/DC.identifier">gmb-2026-390980</meta:user-defined>
    <meta:user-defined meta:name="OVERHEIDop.versieInformatie"/>
  </office:meta>
</office:document-meta>
</file>