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21 augustus tot en met 5 september 2026, Nijmeegs Terrassen Festival Koningsplein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Koning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5923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03-07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5923/d7754a85-887c-402e-918f-ecaa480ff258.pdf" xlink:type="simple">https://besluitenapv.nijmegen.nl/ZD2600085923/d7754a85-887c-402e-918f-ecaa480ff25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97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21 augustus tot en met 5 september 2026, Nijmeegs Terrassen Festival Koningsplein - Koningstraat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78</meta:user-defined>
    <meta:user-defined meta:name="OVERHEIDop.GmbID/DC.identifier">gmb-2026-390978</meta:user-defined>
    <meta:user-defined meta:name="OVERHEIDop.versieInformatie"/>
  </office:meta>
</office:document-meta>
</file>