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NEC play-offs Koningsplein 19 augustus 2026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212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2126/4fd4abc0-b22f-4c16-a41d-bca435ce5c3d.pdf" xlink:type="simple">https://besluitenapv.nijmegen.nl/ZD2600102126/4fd4abc0-b22f-4c16-a41d-bca435ce5c3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9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NEC play-offs Koningsplein 19 augustus 2026 - Koning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7</meta:user-defined>
    <meta:user-defined meta:name="OVERHEIDop.GmbID/DC.identifier">gmb-2026-390977</meta:user-defined>
    <meta:user-defined meta:name="OVERHEIDop.versieInformatie"/>
  </office:meta>
</office:document-meta>
</file>