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nkelhavenkade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chinkelhavenkade ter hoogte van nummer: 50 in Amsterdam</text:p>
            <text:p text:style-name="common-al">Looptijd :15-09-2026 t/m 03-05-2027</text:p>
            <text:p text:style-name="common-al">Verzonden naar aanvrager op: 14-08-2026</text:p>
            <text:p text:style-name="common-al">Kenmerk gemeente: Z/26/31697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7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4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33</meta:user-defined>
    <meta:user-defined meta:name="DCTERMS.abstract">Object, Schinkelhavenkade 50, 1075VS 20260915, Schinkelhavenkade ter hoogte van nummer: 50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apv vergunning Verleend - Schinkelhavenkade ter hoogte van nummer: 50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46</meta:user-defined>
    <meta:user-defined meta:name="OVERHEIDop.GmbID/DC.identifier">gmb-2026-390946</meta:user-defined>
    <meta:user-defined meta:name="OVERHEIDop.versieInformatie"/>
  </office:meta>
</office:document-meta>
</file>