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heffing geluid Julianasluisterrein 1, 2809 NB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4 augustus 2026 een aanvraag ontvangen voor een omgevingsvergunning om af te wijken van het verbod op het veroorzaken van geluidshinder in verband met onderhoudswerkzaamheden aan het Julianasluizencomplex, gelegen aan het Julianasluisterrein 1 in Gouda.</text:p>
            <text:p text:style-name="common-al">De werkzaamheden zijn aangevraagd voor de periode van 15 oktober 2026 tot en met 25 mei 2027 en vinden in beginsel plaats gedurende de dagperiode, tussen 07.00 uur en 17.00 uur. Om de beschikbaarheid van de (vaar)weg voor gebruikers te kunnen waarborgen, zullen de werkzaamheden in deze periode incidenteel ook op zaterdagen en zondagen worden uitgevoerd.</text:p>
            <text:p text:style-name="common-al">Deze aanvraag is geregistreerd onder kenmerk 2026-00020095.</text:p>
            <text:p text:style-name="common-al"/>
            <text:p text:style-name="common-al">
            <text:span text:style-name="nadrukvet">Procedure</text:span>
          </text:p>
            <text:p text:style-name="common-al">Nadat de aanvraag is beoordeeld, neemt de Omgevingsdienst Midden-Holland namens gemeente Gouda een besluit. Dit gebeurt zo spoedig mogelijk. Het besluit wordt bekendgemaakt in het Gemeenteblad.</text:p>
            <text:p text:style-name="common-al">U kunt nu geen bezwaar maken. Als het besluit op deze aanvraag is genomen,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het team Geluid en Lucht van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08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20095</meta:user-defined>
    <meta:user-defined meta:name="DCTERMS.abstract">Aanvraag ontheffing gelu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ntheffing geluid Julianasluisterrein 1, 2809 NB Gouda</meta:user-defined>
    <meta:user-defined meta:name="DCTERMS.W3CDTF/DCTERMS.available">2026-08-18</meta:user-defined>
    <meta:user-defined meta:name="DCTERMS.W3CDTF/OVERHEIDop.jaargang">2026</meta:user-defined>
    <meta:user-defined meta:name="OVERHEIDop.publicationIssue">390875</meta:user-defined>
    <meta:user-defined meta:name="OVERHEIDop.GmbID/DC.identifier">gmb-2026-390875</meta:user-defined>
    <meta:user-defined meta:name="OVERHEIDop.versieInformatie"/>
  </office:meta>
</office:document-meta>
</file>