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Fanzone Bodø Glimt op 19 augustus 2026 - Mariënburg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8-08-2026</text:p>
            <text:p text:style-name="common-al">
            <text:span text:style-name="nadrukvet">Omschrijving: </text:span>Evenementenvergunning (Mariënburg 67 6511 PS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101929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13-08-2026</text:p>
            <text:p text:style-name="common-al">
            <text:span text:style-name="nadrukvet">Definitieve beschikking verzonden: </text:span>1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5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4 augustus 2026 tot en met 25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101929/3effc6be-8b3e-410f-ba50-8049b58b2123.pdf" xlink:type="simple">https://besluitenapv.nijmegen.nl/ZD2600101929/3effc6be-8b3e-410f-ba50-8049b58b2123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086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Fanzone Bodø Glimt op 19 augustus 2026 - Mariënburg te Nijme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69</meta:user-defined>
    <meta:user-defined meta:name="OVERHEIDop.GmbID/DC.identifier">gmb-2026-390869</meta:user-defined>
    <meta:user-defined meta:name="OVERHEIDop.versieInformatie"/>
  </office:meta>
</office:document-meta>
</file>