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Klein evenement - WTC Roden - Graveltoertocht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Klein evenement - WTC Roden - Graveltoertocht, 14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908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Klein evenement - WTC Roden - Graveltoertocht - APV adr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0868</meta:user-defined>
    <meta:user-defined meta:name="OVERHEIDop.GmbID/DC.identifier">gmb-2026-390868</meta:user-defined>
    <meta:user-defined meta:name="OVERHEIDop.versieInformatie"/>
  </office:meta>
</office:document-meta>
</file>