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realiseren, plaatsen en gebruiken buitenpodium ten behoeve van culturele programmering - Stoomweg 3a in Ve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aliseren, plaatsen en gebruiken buitenpodium ten behoeve van culturele programmering aan de Stoomweg 3a in Veenhuizen, ontvangen op 13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908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217</meta:user-defined>
    <meta:user-defined meta:name="DCTERMS.abstract">Gemeente Noordenveld - Aanvraag: Stoomweg 3a in Veenhuizen</meta:user-defined>
    <dc:language>nl</dc:language>
    <meta:user-defined meta:name="OVERHEIDop.locatietype/OVERHEIDop.gebiedsmarkering">Punt</meta:user-defined>
    <meta:user-defined meta:name="DC.title">Gemeente Noordenveld - aanvr. beschikking behandelen - het realiseren, plaatsen en gebruiken buitenpodium ten behoeve van culturele programmering - Stoomweg 3a in Veenhuiz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0867</meta:user-defined>
    <meta:user-defined meta:name="OVERHEIDop.GmbID/DC.identifier">gmb-2026-390867</meta:user-defined>
    <meta:user-defined meta:name="OVERHEIDop.versieInformatie"/>
  </office:meta>
</office:document-meta>
</file>