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gedeeltelijk renoveren en verduurzamen van de woning (Rijksmonument) Haven 65, 2871 CL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-08-2026 een besluit genomen op de aanvraag omgevingsvergunning met zaaknummer 19311891333 voor het gedeeltelijk renoveren en verduurzamen van de woning (Rijksmonument) Haven 65, 2871 CL Schoonhoven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891333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08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891333</meta:user-defined>
    <dc:language>nl</dc:language>
    <meta:user-defined meta:name="OVERHEIDop.locatietype/OVERHEIDop.gebiedsmarkering">Punt</meta:user-defined>
    <meta:user-defined meta:name="DC.title">Kennisgeving besluit op een aanvraag omgevingsvergunning voor het gedeeltelijk renoveren en verduurzamen van de woning (Rijksmonument) Haven 65, 2871 CL Schoonhov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61</meta:user-defined>
    <meta:user-defined meta:name="OVERHEIDop.GmbID/DC.identifier">gmb-2026-390861</meta:user-defined>
    <meta:user-defined meta:name="OVERHEIDop.versieInformatie"/>
  </office:meta>
</office:document-meta>
</file>