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anplein NEC Augustijnenstraat op 19 en 25 augustus 2026 - Augustijnen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Augustijnenstraat 33 6511 K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1532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2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1532/3d2a9833-3449-4616-afad-9f94867eb428.pdf" xlink:type="simple">https://besluitenapv.nijmegen.nl/ZD2600101532/3d2a9833-3449-4616-afad-9f94867eb42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8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anplein NEC Augustijnenstraat op 19 en 25 augustus 2026 - Augustijnen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7</meta:user-defined>
    <meta:user-defined meta:name="OVERHEIDop.GmbID/DC.identifier">gmb-2026-390857</meta:user-defined>
    <meta:user-defined meta:name="OVERHEIDop.versieInformatie"/>
  </office:meta>
</office:document-meta>
</file>