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Introductie festival Molenstraat 2026 24 tot en met 29 augustus 2026 - Molen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8-08-2026</text:p>
            <text:p text:style-name="common-al">
            <text:span text:style-name="nadrukvet">Omschrijving: </text:span>Evenementenvergunning (Molenstraa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3260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29-06-2026</text:p>
            <text:p text:style-name="common-al">
            <text:span text:style-name="nadrukvet">Definitieve beschikking verzonden: </text:span>1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4 augustus 2026 tot en met 2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3260/9ec2bb60-b466-4c20-924f-2f88c0cd8b0c.pdf" xlink:type="simple">https://besluitenapv.nijmegen.nl/ZD2600083260/9ec2bb60-b466-4c20-924f-2f88c0cd8b0c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85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Introductie festival Molenstraat 2026 24 tot en met 29 augustus 2026 - Molenstraat te Nijme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56</meta:user-defined>
    <meta:user-defined meta:name="OVERHEIDop.GmbID/DC.identifier">gmb-2026-390856</meta:user-defined>
    <meta:user-defined meta:name="OVERHEIDop.versieInformatie"/>
  </office:meta>
</office:document-meta>
</file>