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kstraat 71-3 1079E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terras aan de achterzijde ter hoogte van de vierde verdieping behorende bij de woning</text:p>
            <text:p text:style-name="common-al">Zaakadres: Lekstraat 71-3 1079EM Amsterdam</text:p>
            <text:p text:style-name="common-al">Datum ontvangst: 04-08-2026</text:p>
            <text:p text:style-name="common-al">Zaaknummer: Z2026-034715</text:p>
            <text:p text:style-name="common-al">DSO-nummer: 20260804007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5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4715</meta:user-defined>
    <meta:user-defined meta:name="DCTERMS.abstract">Lekstraat 71-3 -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ekstraat 71-3 1079EM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55</meta:user-defined>
    <meta:user-defined meta:name="OVERHEIDop.GmbID/DC.identifier">gmb-2026-390855</meta:user-defined>
    <meta:user-defined meta:name="OVERHEIDop.versieInformatie"/>
  </office:meta>
</office:document-meta>
</file>