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functie van plantenasiel naar woning, plaatsen dakkapellen en wijzigen gevelkozijnen en voordeur, Raamstraat 17 2316BA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8208</text:p>
            <text:p text:style-name="common-al">
            <text:span text:style-name="nadrukvet">Ingekomen:</text:span> 14-08-2026</text:p>
            <text:p text:style-name="common-al">
            <text:span text:style-name="nadrukvet">Locatie:</text:span> Raamstraat 17 2316BA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8208" xlink:type="simple">publicatiesomgevingsvergunningen@leiden.nl</text:a> de volgende gegevens:</text:p>
            <text:p text:style-name="common-al">-het kenmerk van de aanvraag: Z/26/402820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08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8208</meta:user-defined>
    <meta:user-defined meta:name="DCTERMS.abstract">wijzigen functie van plantenasiel naar woning, plaatsen dakkapellen en wijzigen gevelkozijnen en voord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functie van plantenasiel naar woning, plaatsen dakkapellen en wijzigen gevelkozijnen en voordeur, Raamstraat 17 2316BA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10_Samenvatting 000|exb-2026-29204</meta:user-defined>
    <meta:user-defined meta:name="OVERHEIDop.publicationIssue">390836</meta:user-defined>
    <meta:user-defined meta:name="OVERHEIDop.GmbID/DC.identifier">gmb-2026-390836</meta:user-defined>
    <meta:user-defined meta:name="OVERHEIDop.versieInformatie"/>
  </office:meta>
</office:document-meta>
</file>