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an Houtenstraat 26D 3039P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8-2026</text:span> een aanvraag voor een omgevingsvergunning, met kenmerk <text:span text:style-name="nadrukvet">Z2026-010773</text:span>/<text:span text:style-name="nadrukvet">2026080301063</text:span>, heeft ontvangen voor de Bouwactiviteit (omgevingsplan). <text:span text:style-name="nadrukcur">(Grondslag: Omgevingswet, artikel 5.1)</text:span></text:p>
            <text:p text:style-name="common-al">De aanvraag betreft het installeren van een warmtepomp op de locatie Van Houtenstraat 26D 3039P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83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773</meta:user-defined>
    <meta:user-defined meta:name="DCTERMS.abstract">het installeren van een warmtepom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an Houtenstraat 26D 3039PD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33</meta:user-defined>
    <meta:user-defined meta:name="OVERHEIDop.GmbID/DC.identifier">gmb-2026-390833</meta:user-defined>
    <meta:user-defined meta:name="OVERHEIDop.versieInformatie"/>
  </office:meta>
</office:document-meta>
</file>