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en uitvoeren van interne constructieve wijzigingen, Daendelsstraat 71, 3531GC Utrecht, GU-Z2026-00542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endelsstraat 71, 3531GC Utrecht</text:p>
            <text:p text:style-name="common-al">GU-Z2026-0054224</text:p>
            <text:p text:style-name="common-al">Toelichting: het bouwen van een dakopbouw en uitvoeren van interne constructieve wijzigingen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5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083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3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3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54224</meta:user-defined>
    <meta:user-defined meta:name="DCTERMS.abstract">Toelichting: het bouwen van een dakopbouw en uitvoeren van interne constructieve wijzigingen</meta:user-defined>
    <dc:language>nl</dc:language>
    <meta:user-defined meta:name="OVERHEIDop.locatietype/OVERHEIDop.gebiedsmarkering">Vlak</meta:user-defined>
    <meta:user-defined meta:name="DC.title">Verleende Omgevingsvergunning, het bouwen van een dakopbouw en uitvoeren van interne constructieve wijzigingen, Daendelsstraat 71, 3531GC Utrecht, GU-Z2026-0054224</meta:user-defined>
    <meta:user-defined meta:name="OVERHEIDop.datumEindeReactietermijn">2026-09-25</meta:user-defined>
    <meta:user-defined meta:name="OVERHEIDop.terinzageleggingBG">https://jeleefomgeving.nl/inzien/002220647/331a9ab1-1157-464d-a46d-afd513934323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31</meta:user-defined>
    <meta:user-defined meta:name="OVERHEIDop.GmbID/DC.identifier">gmb-2026-390831</meta:user-defined>
    <meta:user-defined meta:name="OVERHEIDop.versieInformatie"/>
  </office:meta>
</office:document-meta>
</file>