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rengracht 251A,  1016B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van de bel etage en de eerste verdieping van het gebouw met bestemming daarvan tot een woning. </text:p>
            <text:p text:style-name="common-al">Zaakadres: Herengracht 251A, 1016BH Amsterdam</text:p>
            <text:p text:style-name="common-al">Datum ontvangst: 06-07-2026</text:p>
            <text:p text:style-name="common-al">Zaaknummer: Z2026-029872</text:p>
            <text:p text:style-name="common-al">DSO-nummer: 202607060166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2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872</meta:user-defined>
    <meta:user-defined meta:name="DCTERMS.abstract">het veranderen van de bel etage en de eerste verdieping van het gebouw met bestemming daarvan tot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rengracht 251A,  1016BH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26</meta:user-defined>
    <meta:user-defined meta:name="OVERHEIDop.GmbID/DC.identifier">gmb-2026-390826</meta:user-defined>
    <meta:user-defined meta:name="OVERHEIDop.versieInformatie"/>
  </office:meta>
</office:document-meta>
</file>