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wart Janstraat 86B-01 en 86B-02 3035AW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8994/2026070100616</text:span>, heeft verleend voor de Bouwactiviteit (omgevingsplan), Bouwactiviteit (technisch). <text:span text:style-name="nadrukcur">(Grondslag: Omgevingswet, artikel 5.1)</text:span></text:p>
            <text:p text:style-name="common-al">De aanvraag betreft de legalisatie van de herindeling van de oppervlaktes van de woningen op de locatie Zwart Janstraat 86B-01 en 86B-02 3035AW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81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994</meta:user-defined>
    <meta:user-defined meta:name="DCTERMS.abstract">de legalisatie van de herindeling van de oppervlaktes van de wo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Zwart Janstraat 86B-01 en 86B-02 3035AW Rotterdam</meta:user-defined>
    <meta:user-defined meta:name="DCTERMS.W3CDTF/DCTERMS.available">2026-08-18</meta:user-defined>
    <meta:user-defined meta:name="DCTERMS.W3CDTF/OVERHEIDop.jaargang">2026</meta:user-defined>
    <meta:user-defined meta:name="OVERHEIDop.publicationIssue">390818</meta:user-defined>
    <meta:user-defined meta:name="OVERHEIDop.GmbID/DC.identifier">gmb-2026-390818</meta:user-defined>
    <meta:user-defined meta:name="OVERHEIDop.versieInformatie"/>
  </office:meta>
</office:document-meta>
</file>