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Festival onder de Linden op 5 en 6 september 2026 aan Markt rondom de Grote Kerk te Vlaard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Vlaardingen maakt bekend dat hij een evenementenvergunning heeft verleend voor de volgende aanvraag op grond van de Algemene Plaatselijke Verordening Vlaardingen 2019:</text:p>
            <text:p text:style-name="common-al">Voor: Festival onder de Linden</text:p>
            <text:p text:style-name="common-al">Datum: 5 en 6 september 2026</text:p>
            <text:p text:style-name="common-al">Tijd: 12:00-17:00 uur</text:p>
            <text:p text:style-name="common-al">Locatie: Markt, rondom de Grote Kerk</text:p>
            <text:p text:style-name="common-al">Activiteiten: Kleinschalig kunstevenement in en rondom de Grote Kerk met een art fair, kindercircus, livemuziek en straattheater. </text:p>
            <text:p text:style-name="common-al">Aantal bezoekers drukste moment: 2000</text:p>
            <text:p text:style-name="last-al">Belanghebbenden kunnen binnen 6 weken bezwaar indienen bij de burgemeester van Vlaardingen. Neem hiervoor contact op met het team Openbare Orde &amp; Veiligheid via 010 248 4000 of <text:a xlink:href="mailto:bijzonderewetten@vlaardingen.nl" xlink:type="simple"><text:span text:style-name="nadrukondlijn">bijzonderewetten@vlaardingen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9081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Vlaardingen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het Festival onder de Linden op 5 en 6 september 2026 aan Markt rondom de Grote Kerk te Vlaarding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813</meta:user-defined>
    <meta:user-defined meta:name="OVERHEIDop.GmbID/DC.identifier">gmb-2026-390813</meta:user-defined>
    <meta:user-defined meta:name="OVERHEIDop.versieInformatie"/>
  </office:meta>
</office:document-meta>
</file>