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aanpassen van de technische ruimte, Moreelsestraat 13 7412ST Deventer, [Deventer A 7302] Deventer A 73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e besluitdatum wordt: </text:span>25-09-2026</text:p>
            <text:p text:style-name="common-al">
            <text:span text:style-name="nadrukvet">Locatie:</text:span> Moreelsestraat 13 7412ST Deventer, [Deventer A 7302] Deventer A 7302</text:p>
            <text:p text:style-name="common-al">
            <text:span text:style-name="nadrukvet">Zaakomschrijving:</text:span> het aanpassen van de technische ruimte</text:p>
            <text:p text:style-name="common-al">
            <text:span text:style-name="nadrukvet">Zaaknummer:</text:span> Z2026-0000594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eventer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594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08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5949</meta:user-defined>
    <meta:user-defined meta:name="DCTERMS.abstract">het aanpassen van de technische 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het aanpassen van de technische ruimte, Moreelsestraat 13 7412ST Deventer, [Deventer A 7302] Deventer A 730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11</meta:user-defined>
    <meta:user-defined meta:name="OVERHEIDop.GmbID/DC.identifier">gmb-2026-390811</meta:user-defined>
    <meta:user-defined meta:name="OVERHEIDop.versieInformatie"/>
  </office:meta>
</office:document-meta>
</file>