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dakopbouw (nokverhoging) inclusief dakkapellen in het voor- en achterdakvlak - Floris Versterlaan 9 2343RT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Floris Versterlaan 9 2343RT Oegstgeest - het realiseren van een dakopbouw (nokverhoging) inclusief dakkapellen in het voor- en achterdakvlak (14-08-2026/ Z/26/243892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08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3892</meta:user-defined>
    <meta:user-defined meta:name="DCTERMS.abstract">het realiseren van een dakopbouw (nokverhoging) inclusief dakkapellen in het voor- en achter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dakopbouw (nokverhoging) inclusief dakkapellen in het voor- en achterdakvlak - Floris Versterlaan 9 2343RT Oegstgee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04</meta:user-defined>
    <meta:user-defined meta:name="OVERHEIDop.GmbID/DC.identifier">gmb-2026-390804</meta:user-defined>
    <meta:user-defined meta:name="OVERHEIDop.versieInformatie"/>
  </office:meta>
</office:document-meta>
</file>