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Zomerkindermarkt op 29 augustus 2026 aan Winkelcentrum van Hogendorpkwartier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Zomerkindermarkt</text:p>
            <text:p text:style-name="common-al">Datum: 29 augustus 2026</text:p>
            <text:p text:style-name="common-al">Tijd: 10:00-16:00 uur</text:p>
            <text:p text:style-name="common-al">Locatie: Winkelcentrum van Hogendorpkwartier</text:p>
            <text:p text:style-name="common-al">Activiteiten: Kindermarkt met DJ die rustige achtergrondmuziek speelt</text:p>
            <text:p text:style-name="common-al">Aantal bezoekers drukste moment: 25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07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de Zomerkindermarkt op 29 augustus 2026 aan Winkelcentrum van Hogendorpkwartier te Vlaardin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799</meta:user-defined>
    <meta:user-defined meta:name="OVERHEIDop.GmbID/DC.identifier">gmb-2026-390799</meta:user-defined>
    <meta:user-defined meta:name="OVERHEIDop.versieInformatie"/>
  </office:meta>
</office:document-meta>
</file>